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ingsvrij verzoek voor een omgevingsvergunning - realiseren vrijstaand bijgebouw - Bornerbroeksestraat 48, 7621AG Borne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orne maakt bekend dat het verzoek van 8 juli 2026 voor een omgevingsvergunning vergunningsvrij is. Het betreft het verzoek voor het realiseren van een vrijstaand bijgebouw op locatie Bornerbroeksestraat 48, 7621AG Borne me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Borne dit bericht?</text:span>
          </text:p>
            <text:p text:style-name="last-al">Met dit bericht laat de gemeente Borne u weten dat er iets verandert in uw omgeving. Tegen het vergunningvrij verklaren van de aanvraag voor een Omgevingsvergunning is geen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8713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91</meta:user-defined>
    <meta:user-defined meta:name="DCTERMS.abstract">Betreft: Vergunningvrij verklaard op locatie Bornerbroeksestraat 48, 7621AG Borne	</meta:user-defined>
    <dc:language>nl</dc:language>
    <meta:user-defined meta:name="OVERHEIDop.locatietype/OVERHEIDop.gebiedsmarkering">Vlak</meta:user-defined>
    <meta:user-defined meta:name="DC.title">Verguningsvrij verzoek voor een omgevingsvergunning - realiseren vrijstaand bijgebouw - Bornerbroeksestraat 48, 7621AG Born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136</meta:user-defined>
    <meta:user-defined meta:name="OVERHEIDop.GmbID/DC.identifier">gmb-2026-387136</meta:user-defined>
    <meta:user-defined meta:name="OVERHEIDop.versieInformatie"/>
  </office:meta>
</office:document-meta>
</file>