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deels verleend, Achterweg 27, 1906AG Limmen, het bouwen van een schuur, verzenddatum 12 augustus 2026 (Z2026-000050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713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3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3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067</meta:user-defined>
    <meta:user-defined meta:name="DCTERMS.abstract">Achterweg 27, 1906AG Limmen, het bouwen van een schuur, verzenddatum 12 augustus 2026 (Z2026-00005067)</meta:user-defined>
    <dc:language>nl</dc:language>
    <meta:user-defined meta:name="OVERHEIDop.locatietype/OVERHEIDop.gebiedsmarkering">Vlak</meta:user-defined>
    <meta:user-defined meta:name="OVERHEIDop.locatietype/OVERHEIDop.gebiedsmarkering">Punt</meta:user-defined>
    <meta:user-defined meta:name="DC.title">Gemeente Castricum, aanvraag omgevingsvergunning (regulier) deels verleend, Achterweg 27, 1906AG Limmen, het bouwen van een schuur, verzenddatum 12 augustus 2026 (Z2026-00005067)</meta:user-defined>
    <meta:user-defined meta:name="DCTERMS.W3CDTF/DCTERMS.available">2026-08-14</meta:user-defined>
    <meta:user-defined meta:name="DCTERMS.W3CDTF/OVERHEIDop.jaargang">2026</meta:user-defined>
    <meta:user-defined meta:name="OVERHEIDop.publicationIssue">387134</meta:user-defined>
    <meta:user-defined meta:name="OVERHEIDop.GmbID/DC.identifier">gmb-2026-387134</meta:user-defined>
    <meta:user-defined meta:name="OVERHEIDop.versieInformatie"/>
  </office:meta>
</office:document-meta>
</file>