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Eendrachtsplein 1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Centrum</text:p>
            <text:p text:style-name="common-al">Adres: Eendrachtsplein 10</text:p>
            <text:p text:style-name="common-al">Postcode: 3012 LA Rotterdam</text:p>
            <text:p text:style-name="common-al">Datum besluit: 12 augustus 2026 </text:p>
            <text:p text:style-name="common-al">Periode: 21 augustus 2026 t/m 27 augustus 2026</text:p>
            <text:p text:style-name="common-al">Zaaknummer: 571393-2026</text:p>
            <text:p text:style-name="common-al">Status: Verleend</text:p>
            <text:p text:style-name="common-al">Betreft: Het plaatsen van een glazen displaycontainer waarin een auto wordt tentoongesteld</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1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Inname Openbare Grond Eendrachtsplein 10</meta:user-defined>
    <meta:user-defined meta:name="DCTERMS.W3CDTF/DCTERMS.available">2026-08-14</meta:user-defined>
    <meta:user-defined meta:name="DCTERMS.W3CDTF/OVERHEIDop.jaargang">2026</meta:user-defined>
    <meta:user-defined meta:name="OVERHEIDop.publicationIssue">387131</meta:user-defined>
    <meta:user-defined meta:name="OVERHEIDop.GmbID/DC.identifier">gmb-2026-387131</meta:user-defined>
    <meta:user-defined meta:name="OVERHEIDop.versieInformatie"/>
  </office:meta>
</office:document-meta>
</file>