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erlenging beslistermijn Omgevingsvergunning, het aanleggen van een multisportveld, Lupinestraat  Kad. Sect E nr. 5675 te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0994</text:p>
            <text:p text:style-name="common-al">Omschrijving: het aanleggen van een multisportveld</text:p>
            <text:p text:style-name="common-al">Adres: Lupinestraat  Kad. Sect E nr. 5675 te Arnhem</text:p>
            <text:p text:style-name="common-al">Activiteiten: Bouwactiviteit (omgevingsplan), Werken, niet zijnde bouwwerk, of werkzaamheid uitvoeren</text:p>
            <text:p text:style-name="common-al">Besluit: Verlenging beslistermijn</text:p>
            <text:p text:style-name="common-al">Datum ondertekening: 05-08-2026</text:p>
            <text:p text:style-name="last-al">Datum verzending: 05-08-202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8713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3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3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Gemeente Arnhem - Verlenging beslistermijn Omgevingsvergunning, het aanleggen van een multisportveld, Lupinestraat  Kad. Sect E nr. 5675 te Arnhe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30</meta:user-defined>
    <meta:user-defined meta:name="OVERHEIDop.GmbID/DC.identifier">gmb-2026-387130</meta:user-defined>
    <meta:user-defined meta:name="OVERHEIDop.versieInformatie"/>
  </office:meta>
</office:document-meta>
</file>