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percelen G 95, G 99, G 347 en G 366, nabij Klinkert 2, Arkel, zaaknummer OMG-2026-05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1a,  kenmerk:OMG-2026-0580-24-00001</text:p>
            <text:p text:style-name="common-al">Voor het: dempen van een sloot, het graven van een nieuwe watergang en het aanleggen van een dam met duiker</text:p>
            <text:p text:style-name="common-al"/>
            <text:p text:style-name="common-al">
            <text:span text:style-name="nadrukvet">Locatie: percelen G 95, G 99, G 347 en G 366, nabij Klinkert 2, Arkel</text:span>
          </text:p>
            <text:p text:style-name="common-al">(Verzend)datum besluit: 12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71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580</meta:user-defined>
    <meta:user-defined meta:name="DCTERMS.abstract">Verleend - omgevingsvergunning, Klinkert 2, Arkel, dempen van een sloot, het graven van een nieuwe watergang en het aanleggen van een dam met duiker.</meta:user-defined>
    <dc:language>nl</dc:language>
    <meta:user-defined meta:name="OVERHEIDop.locatietype/OVERHEIDop.gebiedsmarkering">Adres</meta:user-defined>
    <meta:user-defined meta:name="DC.title">Gemeente Molenlanden verleende omgevingsvergunning reguliere procedure percelen G 95, G 99, G 347 en G 366, nabij Klinkert 2, Arkel, zaaknummer OMG-2026-0580</meta:user-defined>
    <meta:user-defined meta:name="DCTERMS.W3CDTF/DCTERMS.available">2026-08-14</meta:user-defined>
    <meta:user-defined meta:name="DCTERMS.W3CDTF/OVERHEIDop.jaargang">2026</meta:user-defined>
    <meta:user-defined meta:name="OVERHEIDop.publicationIssue">387127</meta:user-defined>
    <meta:user-defined meta:name="OVERHEIDop.GmbID/DC.identifier">gmb-2026-387127</meta:user-defined>
    <meta:user-defined meta:name="OVERHEIDop.versieInformatie"/>
  </office:meta>
</office:document-meta>
</file>