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erlenging beslistermijn Omgevingsvergunning, het bouwen van een woonzorggebouw voor gehandicapten, Fridtjof Nansenstraat  Kad. Sect AE nr. 2756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940</text:p>
            <text:p text:style-name="common-al">Omschrijving: het bouwen van een woonzorggebouw voor gehandicapten</text:p>
            <text:p text:style-name="common-al">Adres: Fridtjof Nansenstraat  Kad. Sect AE nr. 2756 te Arnhem</text:p>
            <text:p text:style-name="common-al">Activiteiten: Bouwactiviteit (omgevingsplan), Bouwactiviteit (technisch), Werk, niet zijnde bouwwerk, of werkzaamheid uitvoeren</text:p>
            <text:p text:style-name="common-al">Besluit: Verlenging beslistermijn</text:p>
            <text:p text:style-name="common-al">Datum ondertekening: 06-08-2026</text:p>
            <text:p text:style-name="last-al">Datum verzending: 06-08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8712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2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2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Arnhem - Verlenging beslistermijn Omgevingsvergunning, het bouwen van een woonzorggebouw voor gehandicapten, Fridtjof Nansenstraat  Kad. Sect AE nr. 2756 te Arnhe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26</meta:user-defined>
    <meta:user-defined meta:name="OVERHEIDop.GmbID/DC.identifier">gmb-2026-387126</meta:user-defined>
    <meta:user-defined meta:name="OVERHEIDop.versieInformatie"/>
  </office:meta>
</office:document-meta>
</file>