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erlenging beslistermijn Omgevingsvergunning, het verplaatsen en verhogen schutting met poort, Goudensteinstraat 15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729</text:p>
            <text:p text:style-name="common-al">Omschrijving: het verplaatsen en verhogen schutting met poort</text:p>
            <text:p text:style-name="common-al">Adres: Goudensteinstraat 15 te Arnhem</text:p>
            <text:p text:style-name="common-al">Activiteiten: Bouwactiviteit (omgevingsplan)/, Bouwactiviteit (technisch)/</text:p>
            <text:p text:style-name="common-al">Besluit: Verlenging beslistermijn</text:p>
            <text:p text:style-name="common-al">Datum ondertekening: 10-08-2026</text:p>
            <text:p text:style-name="last-al">Datum verzending: 10-08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8712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rnhem - Verlenging beslistermijn Omgevingsvergunning, het verplaatsen en verhogen schutting met poort, Goudensteinstraat 15 te Arnhe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23</meta:user-defined>
    <meta:user-defined meta:name="OVERHEIDop.GmbID/DC.identifier">gmb-2026-387123</meta:user-defined>
    <meta:user-defined meta:name="OVERHEIDop.versieInformatie"/>
  </office:meta>
</office:document-meta>
</file>