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, Langesteeg 9, Zo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Een melding Besluit activiteiten leefomgeving (Bal) is geaccepteerd voor Langesteeg 9, 4011 JS, Zoelen, het opslaan van diesel en vloeistoffen die niet brandbaar zijn in bovengrondse opslagtanks, ODR2611018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871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u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R2611018</meta:user-defined>
    <dc:language>nl</dc:language>
    <meta:user-defined meta:name="OVERHEIDop.locatietype/OVERHEIDop.gebiedsmarkering">Adres</meta:user-defined>
    <meta:user-defined meta:name="DC.title">Melding Besluit activiteiten leefomgeving, Langesteeg 9, Zoel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121</meta:user-defined>
    <meta:user-defined meta:name="OVERHEIDop.GmbID/DC.identifier">gmb-2026-387121</meta:user-defined>
    <meta:user-defined meta:name="OVERHEIDop.versieInformatie"/>
  </office:meta>
</office:document-meta>
</file>