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 in het kader van de Omgevingswet, Breken puin 24-08-2026 te Bemmel, Veilingweg 8 te Huissen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Breken puin 24-08-2026.</text:p>
            <text:p text:style-name="common-al">Het voornemen is om ter plaatse van de locatie Veilingweg 8 te Huissen puin te breken op 24 augustus 2026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273</text:p>
            <text:p text:style-name="common-al">Datum indiening: 29-07-2026</text:p>
            <text:p text:style-name="tussenkopcur">Wilt u meer weten?</text:p>
            <text:p text:style-name="common-al">Bel de Omgevingsdienst Groene Metropool (ODGM), telefoonnummer 026 37716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Lingewaard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711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Lingewaard - volledige melding in het kader van de Omgevingswet, Breken puin 24-08-2026 te Bemmel, Veilingweg 8 te Huissen  Meld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18</meta:user-defined>
    <meta:user-defined meta:name="OVERHEIDop.GmbID/DC.identifier">gmb-2026-387118</meta:user-defined>
    <meta:user-defined meta:name="OVERHEIDop.versieInformatie"/>
  </office:meta>
</office:document-meta>
</file>