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kamerverhuur,Prinsestraat 19, 7513 AM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STADSDEEL Centrum</text:p>
            <text:p text:style-name="common-al">Op 10 augustus 2026 hebben wij een melding ontvangen voor melding brandveilig gebruik t.b.v. kamerverhuur op de locatie Prinsestraat 19, 7513 AM Enschede. De melding is geregistreerd onder zaaknummer 0153Z2608-0194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871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8-0194</meta:user-defined>
    <dc:language>nl</dc:language>
    <meta:user-defined meta:name="OVERHEIDop.locatietype/OVERHEIDop.gebiedsmarkering">Punt</meta:user-defined>
    <meta:user-defined meta:name="DC.title">Kennisgeving ontvangst melding brandveilig gebruik t.b.v. kamerverhuur,Prinsestraat 19, 7513 AM Ensche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117</meta:user-defined>
    <meta:user-defined meta:name="OVERHEIDop.GmbID/DC.identifier">gmb-2026-387117</meta:user-defined>
    <meta:user-defined meta:name="OVERHEIDop.versieInformatie"/>
  </office:meta>
</office:document-meta>
</file>