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Rapportstraat 54, 5504 BR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0221</text:span>. Op 12-08-2026 is het besluit naar de aanvrager verzonden.</text:p>
            <text:p text:style-name="common-al">De zaak betreft locatie Rapportstraat 54, 5504 BR in Veldhoven en heeft de omschrijving "kamergewijze verhuur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711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HZ2026-00221</meta:user-defined>
    <meta:user-defined meta:name="DCTERMS.abstract">kamergewijze verhuu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Rapportstraat 54, 5504 BR Veldho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12</meta:user-defined>
    <meta:user-defined meta:name="OVERHEIDop.GmbID/DC.identifier">gmb-2026-387112</meta:user-defined>
    <meta:user-defined meta:name="OVERHEIDop.versieInformatie"/>
  </office:meta>
</office:document-meta>
</file>