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van 4 tot en met 6 september 2026, tijdens de Wijnfeesten - Julianapark te Nijmegen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Ontheffing art.35 Alcoholwet (Juliana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201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08-07-2026</text:p>
            <text:p text:style-name="common-al">
            <text:span text:style-name="nadrukvet">Definitieve beschikking verzonden: </text:span>12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3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3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201/b9ad4962-5a89-4e84-815c-63f54b0bf7a0.pdf" xlink:type="simple">https://besluitenapv.nijmegen.nl/ZD2600088201/b9ad4962-5a89-4e84-815c-63f54b0bf7a0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1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van 4 tot en met 6 september 2026, tijdens de Wijnfeesten - Julianapark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08</meta:user-defined>
    <meta:user-defined meta:name="OVERHEIDop.GmbID/DC.identifier">gmb-2026-387108</meta:user-defined>
    <meta:user-defined meta:name="OVERHEIDop.versieInformatie"/>
  </office:meta>
</office:document-meta>
</file>