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Tweede Jan Steenstraat 109-1 1074CN Amsterdam, Tweede Jan Steenstraat 109-2 1074CN Amsterdam, Tweede Jan Steenstraat 109-H 1074CN Amsterdam</text:p>
      <text:section text:name="zakelijke-mededeling_id1-3-2" text:style-name="zakelijke-mededeling">
        <text:section text:name="zakelijke-mededeling-tekst_id1-3-2-1" text:style-name="zakelijke-mededeling-tekst">
          <text:section text:name="tekst_id1-3-2-1-1" text:style-name="tekst">
            <text:p text:style-name="common-al">Omschrijving: realiseren van een kelder, twee koekoeken aan de voorzijde, twee koekoeken aan de achterzijde, een uitbouw met dakterras op het souterrain, een bijgebouw, balkons op de eerste en derde verdieping, interne constructieve wijzigingen op de bel-etage, eerste en tweede verdieping, kozijnwijzigingen in de achtergevel, een daklaag op de vierde verdieping, ten behoeve van twee zelfstandige woningen, het vergroten van het balkon op de tweede verdieping, omzetten van bergingen naar twee zelfstandige woningen op de derde verdieping en het wijzigen van de brandcompartimentering op de eerste en tweede verdieping</text:p>
            <text:p text:style-name="common-al">Zaakadres: Tweede Jan Steenstraat 109-1 1074CN Amsterdam, Tweede Jan Steenstraat 109-2 1074CN Amsterdam, Tweede Jan Steenstraat 109-H 1074CN Amsterdam</text:p>
            <text:p text:style-name="common-al">Datum ontvangst: 27-07-2026</text:p>
            <text:p text:style-name="common-al">Zaaknummer: Z2026-033335</text:p>
            <text:p text:style-name="common-al">DSO-nummer: 2026072700920</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10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0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0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3335</meta:user-defined>
    <meta:user-defined meta:name="DCTERMS.abstract">realiseren van een kelder, twee koekoeken aan de voorzijde, twee koekoeken aan de achterzijde, een uitbouw met dakterras op het souterrain, balkons...</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Tweede Jan Steenstraat 109-1 1074CN Amsterdam, Tweede Jan Steenstraat 109-2 1074CN Amsterdam, Tweede Jan Steenstraat 109-H 1074CN Amsterdam</meta:user-defined>
    <meta:user-defined meta:name="DCTERMS.W3CDTF/DCTERMS.available">2026-08-14</meta:user-defined>
    <meta:user-defined meta:name="DCTERMS.W3CDTF/OVERHEIDop.jaargang">2026</meta:user-defined>
    <meta:user-defined meta:name="OVERHEIDop.publicationIssue">387107</meta:user-defined>
    <meta:user-defined meta:name="OVERHEIDop.GmbID/DC.identifier">gmb-2026-387107</meta:user-defined>
    <meta:user-defined meta:name="OVERHEIDop.versieInformatie"/>
  </office:meta>
</office:document-meta>
</file>