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elis Stokelaan 1348, 2541 E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maken van een (tijdelijke) in- en uitrit bij het perceel Melis Stokelaan 1348</text:p>
            <text:p text:style-name="common-al"/>
            <text:p text:style-name="common-al">Ons kenmerk: VTH2026-6659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elis Stokelaan 1348, 2541 E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10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VTH2026-66591</meta:user-defined>
    <meta:user-defined meta:name="DCTERMS.abstract">het maken van een (tijdelijke) in- en uitrit bij het perceel Melis Stokelaan 1348</meta:user-defined>
    <dc:language>nl</dc:language>
    <meta:user-defined meta:name="OVERHEIDop.locatietype/OVERHEIDop.gebiedsmarkering">Punt</meta:user-defined>
    <meta:user-defined meta:name="DC.title">Omgevingsvergunning - Aangevraagd, Melis Stokelaan 1348, 2541 EN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04</meta:user-defined>
    <meta:user-defined meta:name="OVERHEIDop.GmbID/DC.identifier">gmb-2026-387104</meta:user-defined>
    <meta:user-defined meta:name="OVERHEIDop.versieInformatie"/>
  </office:meta>
</office:document-meta>
</file>