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8-12114002i4255ac0d-cc00-4905-a1bb-eaa62067243d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tot wijziging van de Subsidieregeling klimaatadaptief bedrijventerrein Westerspoor 2025-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Zaanstad;</text:p>
            <text:p text:style-name="al">gelet op artikel 3, tweede lid, van de Algemene Subsidieverordening (ASV) Zaanstad 2023;</text:p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Subsidieregeling klimaatadaptief bedrijventerrein Westerspoor 2025-2026 wordt als volgt gewijzigd:</text:p>
            <text:p text:style-name="al"/>
            <text:p text:style-name="al">A</text:p>
            <text:p text:style-name="al">In de intitulé wordt ‘bedrijventerrein Westerspoor 2025-2026’ steeds vervangen door ‘bedrijventerreinen Zaanstad 2026’.</text:p>
            <text:p text:style-name="al"/>
            <text:p text:style-name="al">B</text:p>
            <text:p text:style-name="al">In artikel 2 wordt ‘het bedrijventerrein Westerspoor’ vervangen door ‘de bedrijventerreinen in Zaanstad’ en ‘een toekomstbestendig, aantrekkelijk en gezond Westerspoorgebied’ door ‘toekomstbestendige, aantrekkelijke en gezonde bedrijventerreinen’.</text:p>
            <text:p text:style-name="al"/>
            <text:p text:style-name="al">C</text:p>
            <text:p text:style-name="al">In de artikelen 3, 4 en 5, eerste lid, wordt ‘bedrijventerrein Westerspoor’ steeds vervangen door ‘één van de bedrijventerreinen in Zaanstad’.</text:p>
            <text:p text:style-name="al"/>
            <text:p text:style-name="al">D</text:p>
            <text:p text:style-name="al">In de artikelen 8 en 9, onderdeel e, wordt ’31 mei 2026’ vervangen door ’31 oktober 2026’.</text:p>
            <text:p text:style-name="al"/>
            <text:p text:style-name="al">E</text:p>
            <text:p text:style-name="al">In artikel 10, onderdeel a, wordt ‘zijn uiterlijk 31 oktober 2026’ vervangen door ‘worden binnen 1 jaar na subsidieverlening’.</text:p>
            <text:p text:style-name="al"/>
            <text:p text:style-name="al">F</text:p>
            <text:p text:style-name="al">In artikel 12 wordt ‘zo snel mogelijk’ vervangen door ‘binnen 6 weken’ en vervalt ‘en uiterlijk 31 december 2026’.</text:p>
            <text:p text:style-name="al"/>
            <text:p text:style-name="al">G </text:p>
            <text:p text:style-name="al">In artikel 18 wordt ‘bedrijventerrein Westerspoor 2025-2026’ vervangen door ‘bedrijventerreinen Zaanstad 2026’.</text:p>
            <text:p text:style-name="al"/>
            <text:p text:style-name="al">H</text:p>
            <text:p text:style-name="al">Bijlage 1 wordt als volgt gewijzigd:</text:p>
            <text:list text:style-name="id1-3-2-2-1-27">
              <text:list-item text:style-override="id1-3-2-2-1-27-1">
                <text:number>1.</text:number>
                <text:p text:style-name="al">Het woord ‘Westerspoor’ wordt vervangen door ‘(1) Molletjesveer, (2) Noorderveld, (3) Bonar Floors, (4) Assendelft-Noord, (5) Multifunctiestrook Saendelft, (6) Stationsstraat Koog, (7) Diederik Senoyweg, (8) Tate &amp; Lyle, (9) Kogerveld-Noord, (10) Verkade, (11) Hoogtij, (12) Westerspoor, (13) Zuiderhout, (14) Hembrug en (15) Achtersluispolder’.</text:p>
              </text:list-item>
              <text:list-item text:style-override="id1-3-2-2-1-27-2">
                <text:number>2.</text:number>
                <text:p text:style-name="al">De afbeelding van het werkingsgebied wordt vervangen door:</text:p>
                <text:p text:style-name="al">
                <draw:frame><draw:text-box><text:section text:name="plaatje_id1-3-2-2-1-27-2-3-1" text:style-name="plaatje">
                  <text:p text:style-name="illustratie_id1-3-2-2-1-27-2-3-1-1"><draw:frame draw:style-name="illustratie_id1-3-2-2-1-27-2-3-1-1" text:anchor-type="paragraph" svg:width="153mm" svg:height="164.577861163227mm"><draw:image xlink:href="Pictures/Schermafbeelding2026-08-12114002i4255ac0d-cc00-4905-a1bb-eaa62067243d.png" xlink:type="simple"/></draw:frame></text:p>
                </text:section></draw:text-box></draw:frame>
              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op de dag na die van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burgemeester en wethouders van Zaanstad, 23 juni 2026.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rs. J. Hamming, burgemeester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mr. L. Graaff, gemeente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27-2-3-1-1" style:parent-style-name="Standard">
      <style:paragraph-properties style:line-spacing="0mm" style:text-autospace="none" ofo:line-height="0.001cm"/>
    </style:style>
    <style:style style:family="graphic" style:name="illustratie_id1-3-2-2-1-27-2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71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Zaansta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DC.source">Algemene Subsidieverordening (ASV) Zaanstad 2023]|[https://lokaleregelgeving.overheid.nl/CVDR697702/1</meta:user-defined>
    <meta:user-defined meta:name="OVERHEIDop.referentienummer">z9743434/d1538</meta:user-defined>
    <meta:user-defined meta:name="DCTERMS.alternative">Subsidieregeling klimaatadaptatief bedrijventerreinen Zaanstad 2026</meta:user-defined>
    <dc:language>nl</dc:language>
    <meta:user-defined meta:name="OVERHEIDop.locatietype/OVERHEIDop.gebiedsmarkering">Gemeente</meta:user-defined>
    <meta:user-defined meta:name="DC.title">Subsidieregeling klimaatadaptief bedrijventerreinen Zaanstad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101</meta:user-defined>
    <meta:user-defined meta:name="OVERHEIDop.betreftRegeling">CVDR746767_2</meta:user-defined>
    <meta:user-defined meta:name="xs:date/OVERHEIDop.startdatum">2026-08-19</meta:user-defined>
    <meta:user-defined meta:name="xs:date/OVERHEIDop.einddatum">2027-01-01</meta:user-defined>
    <meta:user-defined meta:name="OVERHEIDop.GmbID/DC.identifier">gmb-2026-387101</meta:user-defined>
    <meta:user-defined meta:name="OVERHEIDop.versieInformatie"/>
  </office:meta>
</office:document-meta>
</file>