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Cafe bar Anadolu - Couwenbergstraat 137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4-08-2026</text:p>
            <text:p text:style-name="common-al">
            <text:span text:style-name="nadrukvet">Omschrijving: </text:span>Wijziging leidinggevende alcoholvergunning (Couwenbergstraat 137 6535 RX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6788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31-07-2026</text:p>
            <text:p text:style-name="common-al">
            <text:span text:style-name="nadrukvet">Definitieve beschikking verzonden: </text:span>11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2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2 augustus 2026 tot en met 22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6788/88683d29-e28f-463c-a321-0b11592dca7f.pdf" xlink:type="simple">https://besluitenapv.nijmegen.nl/ZD2600096788/88683d29-e28f-463c-a321-0b11592dca7f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1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Cafe bar Anadolu - Couwenbergstraat 137 te Nijmeg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00</meta:user-defined>
    <meta:user-defined meta:name="OVERHEIDop.GmbID/DC.identifier">gmb-2026-387100</meta:user-defined>
    <meta:user-defined meta:name="OVERHEIDop.versieInformatie"/>
  </office:meta>
</office:document-meta>
</file>