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omgevingsvergunning Eindhovenseweg 128, 5552AE Valkenswa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1-08-2026 een aanvraag omgevingsvergunning ontvangen.</text:p>
            <text:p text:style-name="common-al">Het betreft een aanvraag op locatie Eindhovenseweg 128, 5552AE Valkenswaard met omschrijving "transformeren functie gebruik naar wonen, realiseren 2 wooneenheden" en zaaknummer <text:span text:style-name="nadrukvet">512156</text:span>.</text:p>
            <text:p text:style-name="common-al">De zaak is geregistreerd onder nummer 512156 en is aangevraagd voor de volgende onderdelen: Bouwen.</text:p>
            <text:p text:style-name="last-al">Het betreft hier de kennisgeving van de ontvangst van een aanvraag. Hierop kan niet formeel gereageerd worden, de plannen liggen niet ter inzag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alkenswaard</text:p>
            </table:table-cell>
            <table:table-cell office:value-type="string" table:style-name="header.C">
              <text:p text:style-name="headerright"><text:span text:style-name="nr">Nr. 387098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098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098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alkens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alkenswaard</meta:user-defined>
    <meta:user-defined meta:name="OVERHEID.Gemeente/OVERHEID.authority">Valkens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512156</meta:user-defined>
    <meta:user-defined meta:name="DCTERMS.abstract">transformeren functie gebruik naar wonen, realiseren 2 wooneenheden, Eindhovenseweg 128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Ingediende aanvraag omgevingsvergunning Eindhovenseweg 128, 5552AE Valkenswaard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098</meta:user-defined>
    <meta:user-defined meta:name="OVERHEIDop.GmbID/DC.identifier">gmb-2026-387098</meta:user-defined>
    <meta:user-defined meta:name="OVERHEIDop.versieInformatie"/>
  </office:meta>
</office:document-meta>
</file>