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Fika - van Broeckhuysenstraat 5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4-08-2026</text:p>
            <text:p text:style-name="common-al">
            <text:span text:style-name="nadrukvet">Omschrijving: </text:span>Wijziging leidinggevende alcoholvergunning (van Broeckhuysenstraat 5 6511 PE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0473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10-08-2026</text:p>
            <text:p text:style-name="common-al">
            <text:span text:style-name="nadrukvet">Definitieve beschikking verzonden: </text:span>11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2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2 augustus 2026 tot en met 22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0473/2d82a5ba-5fef-46ae-8fea-085915eca3a7.pdf" xlink:type="simple">https://besluitenapv.nijmegen.nl/ZD2600100473/2d82a5ba-5fef-46ae-8fea-085915eca3a7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709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9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9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Fika - van Broeckhuysenstraat 5 te Nijmeg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94</meta:user-defined>
    <meta:user-defined meta:name="OVERHEIDop.GmbID/DC.identifier">gmb-2026-387094</meta:user-defined>
    <meta:user-defined meta:name="OVERHEIDop.versieInformatie"/>
  </office:meta>
</office:document-meta>
</file>