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studentenhuisvesting Barnseweg/Wesselseweg aan Barnseweg 0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5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1 augustus 2026. De gemeente Barneveld neemt daarover waarschijnlijk binnen 8 weken na 11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709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realiseren van studentenhuisvesting Barnseweg/Wesselseweg aan Barnseweg 0 Barnevel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90</meta:user-defined>
    <meta:user-defined meta:name="OVERHEIDop.GmbID/DC.identifier">gmb-2026-387090</meta:user-defined>
    <meta:user-defined meta:name="OVERHEIDop.versieInformatie"/>
  </office:meta>
</office:document-meta>
</file>