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Nederwoudseweg 1 A Lunteren, het uitbreiden van de kuikenbroederij - 1e fase - keld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1 augustus 2026</text:p>
            <text:p text:style-name="common-al">Zaaknummer 2026W1487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70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Nederwoudseweg 1 A Lunteren, het uitbreiden van de kuikenbroederij - 1e fase - kelder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4</meta:user-defined>
    <meta:user-defined meta:name="OVERHEIDop.GmbID/DC.identifier">gmb-2026-387084</meta:user-defined>
    <meta:user-defined meta:name="OVERHEIDop.versieInformatie"/>
  </office:meta>
</office:document-meta>
</file>