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Lumièrestraat 0 fietspad Ede, het kappen van 4 bom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1 augustus 2026</text:p>
            <text:p text:style-name="common-al">Zaaknummer 2026W1479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70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Lumièrestraat 0 fietspad Ede, het kappen van 4 bomen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3</meta:user-defined>
    <meta:user-defined meta:name="OVERHEIDop.GmbID/DC.identifier">gmb-2026-387083</meta:user-defined>
    <meta:user-defined meta:name="OVERHEIDop.versieInformatie"/>
  </office:meta>
</office:document-meta>
</file>