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, reguliere procedure, Dahliastraat 7 Ede, het kappen van 1 beu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1 augustus 2026</text:p>
            <text:p text:style-name="common-al">Zaaknummer 2026W1459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8708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8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08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Buiten behandeling, reguliere procedure, Dahliastraat 7 Ede, het kappen van 1 beuk.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082</meta:user-defined>
    <meta:user-defined meta:name="OVERHEIDop.GmbID/DC.identifier">gmb-2026-387082</meta:user-defined>
    <meta:user-defined meta:name="OVERHEIDop.versieInformatie"/>
  </office:meta>
</office:document-meta>
</file>