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garage met opbouw aan de De Foarn 1, 9001 NT Grou (OV-2026-039183)</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een garage met opbouw aan de De Foarn 1, 9001 NT Grou. Bij ons geregistreerd onder kenmerk: OV-2026-039183.</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2-08-2026. De gemeente Leeuwarden neemt daarover waarschijnlijk voor 07-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708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8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8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183</meta:user-defined>
    <dc:language>nl</dc:language>
    <meta:user-defined meta:name="OVERHEIDop.locatietype/OVERHEIDop.gebiedsmarkering">Punt</meta:user-defined>
    <meta:user-defined meta:name="DC.title">Aanvraag omgevingsvergunning voor het realiseren van een garage met opbouw aan de De Foarn 1, 9001 NT Grou (OV-2026-039183)</meta:user-defined>
    <meta:user-defined meta:name="DCTERMS.W3CDTF/DCTERMS.available">2026-08-14</meta:user-defined>
    <meta:user-defined meta:name="DCTERMS.W3CDTF/OVERHEIDop.jaargang">2026</meta:user-defined>
    <meta:user-defined meta:name="OVERHEIDop.publicationIssue">387081</meta:user-defined>
    <meta:user-defined meta:name="OVERHEIDop.GmbID/DC.identifier">gmb-2026-387081</meta:user-defined>
    <meta:user-defined meta:name="OVERHEIDop.versieInformatie"/>
  </office:meta>
</office:document-meta>
</file>