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Puurveenseweg 0 naast nr. 32 (perceel 3920) Kootwijkerbroek, het bouwen van een geprefabriceerde houten woning.</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Verleend. Het zaaknummer is 2026W1040.</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11 augustus 2026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38708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8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8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Puurveenseweg 0 naast nr. 32 (perceel 3920) Kootwijkerbroek, het bouwen van een geprefabriceerde houten woning.</meta:user-defined>
    <meta:user-defined meta:name="DCTERMS.W3CDTF/DCTERMS.available">2026-08-14</meta:user-defined>
    <meta:user-defined meta:name="DCTERMS.W3CDTF/OVERHEIDop.jaargang">2026</meta:user-defined>
    <meta:user-defined meta:name="OVERHEIDop.publicationIssue">387080</meta:user-defined>
    <meta:user-defined meta:name="OVERHEIDop.GmbID/DC.identifier">gmb-2026-387080</meta:user-defined>
    <meta:user-defined meta:name="OVERHEIDop.versieInformatie"/>
  </office:meta>
</office:document-meta>
</file>