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tandplaatsvergunning tijdelijk op locatie Sint Walburg 2, 6671AS Z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innemen van een standplaats voor bevolkingsonderzoek okt -dec 26. Het besluit is verleend:</text:p>
            <text:p text:style-name="common-al">
            <text:span text:style-name="nadrukvet">Locatie: </text:span>Sint Walburg 2, 6671AS Zetten</text:p>
            <text:p text:style-name="common-al">
            <text:span text:style-name="nadrukvet">Zaaknummer: </text:span>Z2026-01403</text:p>
            <text:p text:style-name="common-al">
            <text:span text:style-name="nadrukvet">Datum besluit:</text:span> 12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Standplaatsvergunning tijdelijk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3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70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403</meta:user-defined>
    <meta:user-defined meta:name="DCTERMS.abstract">Betreft: het innemen standplaats voor bevolkingsonderzoek okt -dec 26 op locatie Sint Walburg 2, 6671AS Zetten, vergunning verleend op 12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Standplaatsvergunning tijdelijk op locatie Sint Walburg 2, 6671AS Zet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78</meta:user-defined>
    <meta:user-defined meta:name="OVERHEIDop.GmbID/DC.identifier">gmb-2026-387078</meta:user-defined>
    <meta:user-defined meta:name="OVERHEIDop.versieInformatie"/>
  </office:meta>
</office:document-meta>
</file>