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alcoholvergunning i.v.m. terraswijziging Kings of Ramen Nijmegen - Hertogstraat 123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4-08-2026</text:p>
            <text:p text:style-name="common-al">
            <text:span text:style-name="nadrukvet">Omschrijving: </text:span>Alcoholvergunning i.v.m. terraswijziging (Hertogstraat 123 6511 RX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94965</text:p>
            <text:p text:style-name="common-al">
            <text:span text:style-name="nadrukvet">Product: </text:span>Alcoholvergunning i.v.m. terraswijziging</text:p>
            <text:p text:style-name="common-al">
            <text:span text:style-name="nadrukvet">Ontvangst: </text:span>27-07-2026</text:p>
            <text:p text:style-name="common-al">
            <text:span text:style-name="nadrukvet">Definitieve beschikking verzonden: </text:span>11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22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12 augustus 2026 tot en met 22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94965/2ea4d479-e0f0-43a5-b03e-78f5fb1e379f.pdf" xlink:type="simple">https://besluitenapv.nijmegen.nl/ZD2600094965/2ea4d479-e0f0-43a5-b03e-78f5fb1e379f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8707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7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7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alcoholvergunning i.v.m. terraswijziging Kings of Ramen Nijmegen - Hertogstraat 123 te Nijmeg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076</meta:user-defined>
    <meta:user-defined meta:name="OVERHEIDop.GmbID/DC.identifier">gmb-2026-387076</meta:user-defined>
    <meta:user-defined meta:name="OVERHEIDop.versieInformatie"/>
  </office:meta>
</office:document-meta>
</file>