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- Verlenging beslistermijn Omgevingsvergunning, het bouwen van een woning, Klein Rome Kad. Sect. E nr. 2382 te Be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748</text:p>
            <text:p text:style-name="common-al">Omschrijving: het bouwen van een woning</text:p>
            <text:p text:style-name="common-al">Adres: Klein Rome Kad. Sect. E nr. 2382 te Bemmel</text:p>
            <text:p text:style-name="common-al">Activiteit: Bouwactiviteit (omgevingsplan), Uitweg maken, hebben of veranderen of het gebruik daarvan veranderen</text:p>
            <text:p text:style-name="common-al">Besluit: Verlenging beslistermijn</text:p>
            <text:p text:style-name="common-al">Datum ondertekening: 28-07-2026</text:p>
            <text:p text:style-name="common-al">Datum verzending: 28-07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70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Lingewaard- Verlenging beslistermijn Omgevingsvergunning, het bouwen van een woning, Klein Rome Kad. Sect. E nr. 2382 te Bemm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75</meta:user-defined>
    <meta:user-defined meta:name="OVERHEIDop.GmbID/DC.identifier">gmb-2026-387075</meta:user-defined>
    <meta:user-defined meta:name="OVERHEIDop.versieInformatie"/>
  </office:meta>
</office:document-meta>
</file>