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uitbreiden aan zij- en achtergevel op begane grond en 1e verdieping van woning op het perceel Pascalstraat 15, 3817 J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uitbreiden aan zij- en achtergevel op begane grond en 1e verdieping van woning op het perceel Pascalstraat 15, 3817 JH Amersfoort</text:span>
          </text:p>
            <text:p text:style-name="common-al">De Gemeente Amersfoort heeft op 27-07-2026 een aanvraag voor een omgevingsvergunning ontvangen voor het uitbreiden aan zij- en achtergevel op begane grond en 1e verdieping van woning op het perceel Pascalstraat 15, 3817 JH Amersfoort, met kenmerk CLZ-0003903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21-09-2026 een besluit. Als de omgevings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07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9036</meta:user-defined>
    <dc:language>nl</dc:language>
    <meta:user-defined meta:name="OVERHEIDop.locatietype/OVERHEIDop.gebiedsmarkering">Punt</meta:user-defined>
    <meta:user-defined meta:name="DC.title">Ontvangen aanvraag omgevingsvergunning voor het uitbreiden aan zij- en achtergevel op begane grond en 1e verdieping van woning op het perceel Pascalstraat 15, 3817 JH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71</meta:user-defined>
    <meta:user-defined meta:name="OVERHEIDop.GmbID/DC.identifier">gmb-2026-387071</meta:user-defined>
    <meta:user-defined meta:name="OVERHEIDop.versieInformatie"/>
  </office:meta>
</office:document-meta>
</file>