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oesburg - Verlenging beslistermijn Omgevingsvergunning, het realiseren van een meestromende geul, Bingerdenseweg  Broekhuizerwater te Does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maken bekend dat zij de beslistermijn voor de volgende aanvraag voor een Omgevingsvergunning hebben verlengd.</text:p>
            <text:p text:style-name="common-al"/>
            <text:p text:style-name="common-al">Zaakid: N26AB.0953</text:p>
            <text:p text:style-name="common-al">Omschrijving: het realiseren van een meestromende geul</text:p>
            <text:p text:style-name="common-al">Adres: Bingerdenseweg  Broekhuizerwater te Doesburg</text:p>
            <text:p text:style-name="common-al">Activiteiten: Werk, niet zijnde bouwwerk, of werkzaamheid uitvoeren</text:p>
            <text:p text:style-name="common-al">Besluit: Verlenging beslistermijn</text:p>
            <text:p text:style-name="common-al">Datum ondertekening: 12-08-2026</text:p>
            <text:p text:style-name="last-al">Datum verzending: 12-08-2026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sburg</text:p>
            </table:table-cell>
            <table:table-cell office:value-type="string" table:style-name="header.C">
              <text:p text:style-name="headerright"><text:span text:style-name="nr">Nr. 387067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6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6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Does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sburg</meta:user-defined>
    <meta:user-defined meta:name="OVERHEID.Gemeente/OVERHEID.authority">Does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Gemeente Doesburg - Verlenging beslistermijn Omgevingsvergunning, het realiseren van een meestromende geul, Bingerdenseweg  Broekhuizerwater te Doesburg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067</meta:user-defined>
    <meta:user-defined meta:name="OVERHEIDop.GmbID/DC.identifier">gmb-2026-387067</meta:user-defined>
    <meta:user-defined meta:name="OVERHEIDop.versieInformatie"/>
  </office:meta>
</office:document-meta>
</file>