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Kennedylaan 12 5571KC Bergeijk, het brandveilig gebruiken van een bedrijfs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7919</text:p>
            <text:p text:style-name="common-al">Ontvangstdatum melding: 14-07-2026</text:p>
            <text:p text:style-name="common-al">Plaats/adres: Kennedylaan 12 5571KC Bergeijk</text:p>
            <text:p text:style-name="common-al">Omschrijving: het brandveilig gebruiken van een bedrijfsgebouw</text:p>
            <text:p text:style-name="common-al">Activiteit: Brandveilig gebruik</text:p>
            <text:p text:style-name="last-al">De melding is in orde en de activiteit mag uitgevoerd worden. U kunt geen bezwaar maken of beroep indiene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706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17247919</meta:user-defined>
    <meta:user-defined meta:name="DCTERMS.abstract">brandveilig gebruiken van een bedrijfsgebouw</meta:user-defined>
    <dc:language>nl</dc:language>
    <meta:user-defined meta:name="OVERHEIDop.locatietype/OVERHEIDop.gebiedsmarkering">Vlak</meta:user-defined>
    <meta:user-defined meta:name="DC.title">Ontvangen melding over Kennedylaan 12 5571KC Bergeijk, het brandveilig gebruiken van een bedrijfsgebouw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66</meta:user-defined>
    <meta:user-defined meta:name="OVERHEIDop.GmbID/DC.identifier">gmb-2026-387066</meta:user-defined>
    <meta:user-defined meta:name="OVERHEIDop.versieInformatie"/>
  </office:meta>
</office:document-meta>
</file>