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s Beatrixplantsoen 7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6 augustus 2026 heeft de gemeente een aanvraag ontvangen voor het uitbreiden van de kelder en het intern constructief wijzigen van de woning op locatie Prinses Beatrixplantsoen 7 in Bussum. De aanvraag is geregistreerd onder zaaknummer Z2026-00001699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70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99</meta:user-defined>
    <meta:user-defined meta:name="DCTERMS.abstract">Betreft: Aanvraag op locatie Prinses Beatrixplantsoen 7 in Bussum</meta:user-defined>
    <dc:language>nl</dc:language>
    <meta:user-defined meta:name="OVERHEIDop.locatietype/OVERHEIDop.gebiedsmarkering">Vlak</meta:user-defined>
    <meta:user-defined meta:name="DC.title">Aanvraag omgevingsvergunning Prinses Beatrixplantsoen 7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65</meta:user-defined>
    <meta:user-defined meta:name="OVERHEIDop.GmbID/DC.identifier">gmb-2026-387065</meta:user-defined>
    <meta:user-defined meta:name="OVERHEIDop.versieInformatie"/>
  </office:meta>
</office:document-meta>
</file>