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Driesprong Rosmalen - Evenementen/activiteiten Intocht Sinterkla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en </text:p>
            <text:p text:style-name="common-al"/>
            <text:p text:style-name="common-al">Datum: 22 november 2026</text:p>
            <text:p text:style-name="common-al">Locatie: naar De Driesprong Rosmalen </text:p>
            <text:p text:style-name="common-al">Activiteit: Intocht Sinterklaas, plaatsen podium en enkele standplaatsen, gebruik geluidsinstallatie, afsluiten straatgedeelte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common-al"/>
            <text:p text:style-name="common-al">Voor meer informatie belt u mevrouw M. Kaspers van de afdeling Openbare Orde en Veiligheid, tel. (073) 615 52 61 of de heer M. Yildiz, tel. (073) 615 56 94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706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De Driesprong Rosmalen - Evenementen/activiteiten Intocht Sinterklaa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64</meta:user-defined>
    <meta:user-defined meta:name="OVERHEIDop.GmbID/DC.identifier">gmb-2026-387064</meta:user-defined>
    <meta:user-defined meta:name="OVERHEIDop.versieInformatie"/>
  </office:meta>
</office:document-meta>
</file>