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Vlijt 5, 9367 TJ De Wilp, Marum (MRM01) C 7700</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bouwen van een woning op locatie Vlijt 5, 9367 TJ De Wilp, Marum (MRM01) C 7700. De aanvraag is geregistreerd onder zaaknummer 2026192541.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0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541</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bouwen van een woning - Vlijt 5, 9367 TJ De Wilp, Marum (MRM01) C 7700</meta:user-defined>
    <meta:user-defined meta:name="DCTERMS.W3CDTF/DCTERMS.available">2026-08-14</meta:user-defined>
    <meta:user-defined meta:name="DCTERMS.W3CDTF/OVERHEIDop.jaargang">2026</meta:user-defined>
    <meta:user-defined meta:name="OVERHEIDop.publicationIssue">387062</meta:user-defined>
    <meta:user-defined meta:name="OVERHEIDop.GmbID/DC.identifier">gmb-2026-387062</meta:user-defined>
    <meta:user-defined meta:name="OVERHEIDop.versieInformatie"/>
  </office:meta>
</office:document-meta>
</file>