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Frowijn - Pontanusstraat 5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4-08-2026</text:p>
            <text:p text:style-name="common-al">
            <text:span text:style-name="nadrukvet">Omschrijving: </text:span>Wijziging leidinggevende alcoholvergunning (Pontanusstraat 51 6524 HC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9084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06-08-2026</text:p>
            <text:p text:style-name="common-al">
            <text:span text:style-name="nadrukvet">Definitieve beschikking verzonden: </text:span>11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2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2 augustus 2026 tot en met 22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9084/9905ba74-5d1a-4811-95fd-a415f6e55ae6.pdf" xlink:type="simple">https://besluitenapv.nijmegen.nl/ZD2600099084/9905ba74-5d1a-4811-95fd-a415f6e55ae6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06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Frowijn - Pontanusstraat 51 te Nijme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61</meta:user-defined>
    <meta:user-defined meta:name="OVERHEIDop.GmbID/DC.identifier">gmb-2026-387061</meta:user-defined>
    <meta:user-defined meta:name="OVERHEIDop.versieInformatie"/>
  </office:meta>
</office:document-meta>
</file>