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legaliseren van de schuur in de achtertuin, Weverstraat 44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15</text:p>
            <text:p text:style-name="common-al">Omschrijving: het legaliseren van de schuur in de achtertuin</text:p>
            <text:p text:style-name="common-al">Adres: Weverstraat 44 te Oosterbeek</text:p>
            <text:p text:style-name="common-al">Activiteit: Bouwactiviteit (omgevingsplan) Werken, niet zijnde bouwwerk, of werkzaamheid uitvoeren</text:p>
            <text:p text:style-name="common-al">Besluit: Verlenging beslistermijn</text:p>
            <text:p text:style-name="common-al">Datum ondertekening: 06-08-2026</text:p>
            <text:p text:style-name="common-al">Datum verzending: 06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8705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legaliseren van de schuur in de achtertuin, Weverstraat 44 te Oosterb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57</meta:user-defined>
    <meta:user-defined meta:name="OVERHEIDop.GmbID/DC.identifier">gmb-2026-387057</meta:user-defined>
    <meta:user-defined meta:name="OVERHEIDop.versieInformatie"/>
  </office:meta>
</office:document-meta>
</file>