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lengen termijn met 6 maanden tot 1 juli 2027 voor de vier tijdelijke kleedkamer units op het perceel Dorresteinsesteeg 6, 3817 GC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verlengen van de termijn met 6 maanden tot 1 juli 2027 voor de vier tijdelijke kleedkamer units op het perceel Dorresteinsesteeg 6, 3817 GC Amersfoort</text:span>
          </text:p>
            <text:p text:style-name="common-al">De Gemeente Amersfoort heeft op 12-08-2026  een omgevingsvergunning verleend voor het verlengen van de termijn met 6 maanden tot 1 juli 2027 voor de vier tijdelijke kleedkamer units op het perceel Dorresteinsesteeg 6, 3817 GC Amersfoort, met kenmerk CLZ-00039076.</text:p>
            <text:p text:style-name="common-al">
            
          </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2-08-2026 verstuurd. Richt het bezwaarschrift aan: Burgemeester en wethouders van Amersfoort, Postbus 4000, 3800 EA Amersfoort.</text:p>
            <text:p text:style-name="common-al">
            
          </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705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5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5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9076</meta:user-defined>
    <dc:language>nl</dc:language>
    <meta:user-defined meta:name="OVERHEIDop.locatietype/OVERHEIDop.gebiedsmarkering">Punt</meta:user-defined>
    <meta:user-defined meta:name="DC.title">Verleende omgevingsvergunning voor het verlengen termijn met 6 maanden tot 1 juli 2027 voor de vier tijdelijke kleedkamer units op het perceel Dorresteinsesteeg 6, 3817 GC Amersfoort</meta:user-defined>
    <meta:user-defined meta:name="DCTERMS.W3CDTF/DCTERMS.available">2026-08-14</meta:user-defined>
    <meta:user-defined meta:name="DCTERMS.W3CDTF/OVERHEIDop.jaargang">2026</meta:user-defined>
    <meta:user-defined meta:name="OVERHEIDop.publicationIssue">387055</meta:user-defined>
    <meta:user-defined meta:name="OVERHEIDop.GmbID/DC.identifier">gmb-2026-387055</meta:user-defined>
    <meta:user-defined meta:name="OVERHEIDop.versieInformatie"/>
  </office:meta>
</office:document-meta>
</file>