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Verlenging beslistermijn Omgevingsvergunning, het uitbouwen en isoleren van de woning, Wolterbeekweg 8 te Oost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993</text:p>
            <text:p text:style-name="common-al">Omschrijving: het uitbouwen en isoleren van de woning</text:p>
            <text:p text:style-name="common-al">Adres: Wolterbeekweg 8 te Oosterbeek</text:p>
            <text:p text:style-name="common-al">Activiteit: Bouwactiviteit (technisch)/, Bouwactiviteit (omgevingsplan)/</text:p>
            <text:p text:style-name="common-al">Besluit: Verlenging beslistermijn</text:p>
            <text:p text:style-name="common-al">Datum ondertekening: 10-08-2026</text:p>
            <text:p text:style-name="common-al">Datum verzending: 10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8705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k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Renkum- Verlenging beslistermijn Omgevingsvergunning, het uitbouwen en isoleren van de woning, Wolterbeekweg 8 te Oosterbee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51</meta:user-defined>
    <meta:user-defined meta:name="OVERHEIDop.GmbID/DC.identifier">gmb-2026-387051</meta:user-defined>
    <meta:user-defined meta:name="OVERHEIDop.versieInformatie"/>
  </office:meta>
</office:document-meta>
</file>