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Bergstraat 69A, 5551AW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 een aanvraag omgevingsvergunning ontvangen.</text:p>
            <text:p text:style-name="common-al">Het betreft een aanvraag op locatie Bergstraat 69A, 5551AW Valkenswaard met omschrijving "transformeren functiegebruik naar wonen, realiseren 9 onzelfstandige woonruimtes" en zaaknummer <text:span text:style-name="nadrukvet">512103</text:span>.</text:p>
            <text:p text:style-name="common-al">De zaak is geregistreerd onder nummer 512103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70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2103</meta:user-defined>
    <meta:user-defined meta:name="DCTERMS.abstract">transformeren functiegebruik naar wonen, realiseren 9 onzelfstandige woonruimtes, Bergstraat 69A</meta:user-defined>
    <dc:language>nl</dc:language>
    <meta:user-defined meta:name="OVERHEIDop.locatietype/OVERHEIDop.gebiedsmarkering">Vlak</meta:user-defined>
    <meta:user-defined meta:name="DC.title">Ingediende aanvraag omgevingsvergunning Bergstraat 69A, 5551AW Valkenswaa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49</meta:user-defined>
    <meta:user-defined meta:name="OVERHEIDop.GmbID/DC.identifier">gmb-2026-387049</meta:user-defined>
    <meta:user-defined meta:name="OVERHEIDop.versieInformatie"/>
  </office:meta>
</office:document-meta>
</file>