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Bar RUIG - Koningstraat 9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4-08-2026</text:p>
            <text:p text:style-name="common-al">
            <text:span text:style-name="nadrukvet">Omschrijving: </text:span>Wijziging leidinggevende alcoholvergunning (Koningstraat 9 6511 LA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8861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05-08-2026</text:p>
            <text:p text:style-name="common-al">
            <text:span text:style-name="nadrukvet">Definitieve beschikking verzonden: </text:span>11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2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2 augustus 2026 tot en met 22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8861/3fdaa211-679f-4222-ae23-32d8e2334305.pdf" xlink:type="simple">https://besluitenapv.nijmegen.nl/ZD2600098861/3fdaa211-679f-4222-ae23-32d8e2334305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704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Bar RUIG - Koningstraat 9 te Nijmeg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46</meta:user-defined>
    <meta:user-defined meta:name="OVERHEIDop.GmbID/DC.identifier">gmb-2026-387046</meta:user-defined>
    <meta:user-defined meta:name="OVERHEIDop.versieInformatie"/>
  </office:meta>
</office:document-meta>
</file>