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Verzoeklocatie 2026081200156, Kavel 6 Wenplan Driez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augustus 2026 hebben burgemeester en wethouders van de gemeente Dantumadiel een aanvraag ontvangen voor een omgevingsvergunning op locatie Verzoeklocatie 2026081200156, Kavel 6 Wenplan Driezum. De aanvraag is geregistreerd onder zaaknummer 2026-211927. De aanvraag betreft het bouwen van een nieuwbouw won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
            
          </text:p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 Hiervoor kunt u contact opnemen met de gemeente via telefoonnummer (0511) 71 70 00 (optie 3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ntumadiel</text:p>
            </table:table-cell>
            <table:table-cell office:value-type="string" table:style-name="header.C">
              <text:p text:style-name="headerright"><text:span text:style-name="nr">Nr. 38703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3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3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ntum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ntumadiel</meta:user-defined>
    <meta:user-defined meta:name="OVERHEID.Gemeente/OVERHEID.authority">Dantum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6-211927</meta:user-defined>
    <meta:user-defined meta:name="DCTERMS.abstract">Aanvraag omgevingsvergunning voor het bouwen van een nieuwbouw woning op locatie Verzoeklocatie 2026081200156, Kavel 6 Wenplan Driezum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Ontvangst aanvraag omgevingsvergunning Verzoeklocatie 2026081200156, Kavel 6 Wenplan Driezu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7034</meta:user-defined>
    <meta:user-defined meta:name="OVERHEIDop.GmbID/DC.identifier">gmb-2026-387034</meta:user-defined>
    <meta:user-defined meta:name="OVERHEIDop.versieInformatie"/>
  </office:meta>
</office:document-meta>
</file>