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Castricum, verlenging beslistermijn aanvraag omgevingsvergunning, Dusseldorperweg 58, 1906AL Limmen, wijzigen bestemming winkel naar wonen, verzenddatum 12 augustus 2026 (Z2026-00005513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stricum</text:p>
            </table:table-cell>
            <table:table-cell office:value-type="string" table:style-name="header.C">
              <text:p text:style-name="headerright"><text:span text:style-name="nr">Nr. 38703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3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3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Cast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stricum</meta:user-defined>
    <meta:user-defined meta:name="OVERHEID.Gemeente/OVERHEID.authority">Cast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5513</meta:user-defined>
    <meta:user-defined meta:name="DCTERMS.abstract">Dusseldorperweg 58, 1906AL Limmen, wijzigen bestemming winkel naar wonen, verzenddatum 12 augustus 2026 (Z2026-00005513)</meta:user-defined>
    <dc:language>nl</dc:language>
    <meta:user-defined meta:name="OVERHEIDop.locatietype/OVERHEIDop.gebiedsmarkering">Vlak</meta:user-defined>
    <meta:user-defined meta:name="DC.title">Gemeente Castricum, verlenging beslistermijn aanvraag omgevingsvergunning, Dusseldorperweg 58, 1906AL Limmen, wijzigen bestemming winkel naar wonen, verzenddatum 12 augustus 2026 (Z2026-00005513)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30</meta:user-defined>
    <meta:user-defined meta:name="OVERHEIDop.GmbID/DC.identifier">gmb-2026-387030</meta:user-defined>
    <meta:user-defined meta:name="OVERHEIDop.versieInformatie"/>
  </office:meta>
</office:document-meta>
</file>