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een woning (mantelzorg) - Ranastraat 21, 9801 WG Zuidhorn, Zuidhorn (ZHN00) A 3699</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Westerkwartier een aanvraag ontvangen voor het bouwen van een woning (mantelzorg) op locatie Ranastraat 21, 9801 WG Zuidhorn, Zuidhorn (ZHN00) A 3699. De aanvraag is geregistreerd onder zaaknummer 2026192540.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70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2540</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bouwen van een woning (mantelzorg) - Ranastraat 21, 9801 WG Zuidhorn, Zuidhorn (ZHN00) A 3699</meta:user-defined>
    <meta:user-defined meta:name="DCTERMS.W3CDTF/DCTERMS.available">2026-08-14</meta:user-defined>
    <meta:user-defined meta:name="DCTERMS.W3CDTF/OVERHEIDop.jaargang">2026</meta:user-defined>
    <meta:user-defined meta:name="OVERHEIDop.publicationIssue">387022</meta:user-defined>
    <meta:user-defined meta:name="OVERHEIDop.GmbID/DC.identifier">gmb-2026-387022</meta:user-defined>
    <meta:user-defined meta:name="OVERHEIDop.versieInformatie"/>
  </office:meta>
</office:document-meta>
</file>