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Ookmeerweg 275 1067S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422 houtopstanden op de locatie Ookmeerweg 275 (Begraafplaatsen en Crematorium Westgaarde)</text:p>
            <text:p text:style-name="common-al">Zaakadres: Ookmeerweg 275 1067SP Amsterdam</text:p>
            <text:p text:style-name="common-al">Datum ontvangst: 30-07-2026</text:p>
            <text:p text:style-name="common-al">Zaaknummer: Z2026-034082</text:p>
            <text:p text:style-name="common-al">DSO-nummer: 202607300094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0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4082</meta:user-defined>
    <meta:user-defined meta:name="DCTERMS.abstract">vellen van 422 houtopstanden op de locatie Ookmeerweg 275 (Begraafplaatsen en Crematorium Westgaard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Ookmeerweg 275 1067SP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19</meta:user-defined>
    <meta:user-defined meta:name="OVERHEIDop.GmbID/DC.identifier">gmb-2026-387019</meta:user-defined>
    <meta:user-defined meta:name="OVERHEIDop.versieInformatie"/>
  </office:meta>
</office:document-meta>
</file>