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Sterrenlaan 13, 2743LW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Waddinxveen bekend dat een aanvraag voor het bouwen van een veranda op de locatie Sterrenlaan 13, 2743LW Waddinxveen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Waddinxveen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3 september 2026 te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70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ddinxveen</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6146</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Sterrenlaan 13, 2743LW Waddinxveen</meta:user-defined>
    <meta:user-defined meta:name="DCTERMS.W3CDTF/DCTERMS.available">2026-08-14</meta:user-defined>
    <meta:user-defined meta:name="DCTERMS.W3CDTF/OVERHEIDop.jaargang">2026</meta:user-defined>
    <meta:user-defined meta:name="OVERHEIDop.publicationIssue">387014</meta:user-defined>
    <meta:user-defined meta:name="OVERHEIDop.GmbID/DC.identifier">gmb-2026-387014</meta:user-defined>
    <meta:user-defined meta:name="OVERHEIDop.versieInformatie"/>
  </office:meta>
</office:document-meta>
</file>