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Planetenbaan 1b, 3951EH Maarn, Ontheffing schenktijden en bijeenkomsten op 28 augustus 2026 van 20:00 uur tot 03:00 uur en op 31 oktober 2026 van 20:00 uur tot 03:00 uur (RX2026-00001969, 1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Planetenbaan 1b, 3951EH Maarn, Ontheffing schenktijden en bijeenkomsten op 28 augustus 2026 van 20:00 uur tot 03:00 uur en op 31 oktober 2026 van 20:00 uur tot 03:00 uur (RX2026-00001969, 11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701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RX2026-00001969</meta:user-defined>
    <meta:user-defined meta:name="DCTERMS.abstract">Planetenbaan 1b, 3951EH Maarn, Ontheffing schenktijden en bijeenkomsten op 28 augustus 2026 van 20:00 uur tot 03:00 uur en op 31 oktober 2026 van 20:00 uur tot 03:00 uur (RX2026-00001969, 11 augustus 2026)</meta:user-defined>
    <dc:language>nl</dc:language>
    <meta:user-defined meta:name="OVERHEIDop.locatietype/OVERHEIDop.gebiedsmarkering">Punt</meta:user-defined>
    <meta:user-defined meta:name="DC.title">Gemeente Utrechtse Heuvelrug, verleende vergunning APV/Bijzondere wetten - Planetenbaan 1b, 3951EH Maarn, Ontheffing schenktijden en bijeenkomsten op 28 augustus 2026 van 20:00 uur tot 03:00 uur en op 31 oktober 2026 van 20:00 uur tot 03:00 uur (RX2026-00001969, 11 augustus 2026)</meta:user-defined>
    <meta:user-defined meta:name="DCTERMS.W3CDTF/DCTERMS.available">2026-08-14</meta:user-defined>
    <meta:user-defined meta:name="DCTERMS.W3CDTF/OVERHEIDop.jaargang">2026</meta:user-defined>
    <meta:user-defined meta:name="OVERHEIDop.publicationIssue">387011</meta:user-defined>
    <meta:user-defined meta:name="OVERHEIDop.GmbID/DC.identifier">gmb-2026-387011</meta:user-defined>
    <meta:user-defined meta:name="OVERHEIDop.versieInformatie"/>
  </office:meta>
</office:document-meta>
</file>