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t.h.v. Jephtaplein 4 2026WE Haarlem, 0392-2026-0120476, het plaatsen van een bouwkeet, toilet, opslagcontainer en bouwhekken, op 17-08-2026 07:00 t/m 18-12-2026 17:00, verzonden 20-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70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20476</meta:user-defined>
    <meta:user-defined meta:name="DCTERMS.abstract">het plaatsen van een bouwkeet, toilet, opslagcontainer en bouwhekken</meta:user-defined>
    <dc:language>nl</dc:language>
    <meta:user-defined meta:name="OVERHEIDop.locatietype/OVERHEIDop.gebiedsmarkering">Punt</meta:user-defined>
    <meta:user-defined meta:name="DC.title">Gemeente Haarlem, ontheffing verleend, t.h.v. Jephtaplein 4 2026WE Haarlem, 0392-2026-0120476, het plaatsen van een bouwkeet, toilet, opslagcontainer en bouwhekken, op 17-08-2026 07:00 t/m 18-12-2026 17:00, verzonden 20-07-2026</meta:user-defined>
    <meta:user-defined meta:name="DCTERMS.W3CDTF/DCTERMS.available">2026-08-14</meta:user-defined>
    <meta:user-defined meta:name="DCTERMS.W3CDTF/OVERHEIDop.jaargang">2026</meta:user-defined>
    <meta:user-defined meta:name="OVERHEIDop.publicationIssue">387009</meta:user-defined>
    <meta:user-defined meta:name="OVERHEIDop.GmbID/DC.identifier">gmb-2026-387009</meta:user-defined>
    <meta:user-defined meta:name="OVERHEIDop.versieInformatie"/>
  </office:meta>
</office:document-meta>
</file>