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inderbroederssingel 31, 6041KH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10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splitsen woning en realiseren dakkapel</text:p>
            <text:p text:style-name="common-al">Minderbroederssingel 31, 6041KH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  <text:list-item text:style-override="id1-3-2-1-1-8-2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5-00001905</text:p>
            <text:p text:style-name="common-al"/>
            <text:p text:style-name="common-al">
            <text:span text:style-name="nadrukvet">Datum besluit:</text:span>
          </text:p>
            <text:p text:style-name="common-al">10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3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700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0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5-00001905</meta:user-defined>
    <meta:user-defined meta:name="DCTERMS.abstract">Omschrijving (incl. locatie):  Minderbroederssingel 31, 6041KH Roermond: splitsen woning en realiseren dakkapel 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Minderbroederssingel 31, 6041KH Roermond - Verleende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7006</meta:user-defined>
    <meta:user-defined meta:name="OVERHEIDop.GmbID/DC.identifier">gmb-2026-387006</meta:user-defined>
    <meta:user-defined meta:name="OVERHEIDop.versieInformatie"/>
  </office:meta>
</office:document-meta>
</file>