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Upperroom 2026,Vliegveldweg 345 - Hangar 10 en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
          </text:p>
            <text:p text:style-name="common-al">STADSDEEL noord</text:p>
            <text:p text:style-name="common-al">Op 7 augustus 2026 hebben wij een melding ontvangen voor melding brandveilig gebruik t.b.v. Upperroom 2026 op de locatie Vliegveldweg 345 - Hangar 10 en 11. De melding is geregistreerd onder zaaknummer 0153Z2608-0190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870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8-0190</meta:user-defined>
    <dc:language>nl</dc:language>
    <meta:user-defined meta:name="OVERHEIDop.locatietype/OVERHEIDop.gebiedsmarkering">Vlak</meta:user-defined>
    <meta:user-defined meta:name="DC.title">Kennisgeving ontvangst melding brandveilig gebruik t.b.v. Upperroom 2026,Vliegveldweg 345 - Hangar 10 en 1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004</meta:user-defined>
    <meta:user-defined meta:name="OVERHEIDop.GmbID/DC.identifier">gmb-2026-387004</meta:user-defined>
    <meta:user-defined meta:name="OVERHEIDop.versieInformatie"/>
  </office:meta>
</office:document-meta>
</file>