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activiteit afwijken van regels Omgevingsplan, Akkerweg 7 X-001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planactiviteit ontvangen. De vergunning is aangevraagd voor de activiteit afwijken van regels in het omgevingsplan, het betreft het evenement Winchester, aan de Akkerweg 7 X-001 te Brunssum. </text:p>
            <text:p text:style-name="common-al">Dossiernummer: 202701262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</text:p>
            <text:p text:style-name="common-al">
            <text:span text:style-name="nadrukvet">Wanneer neemt de gemeente een besluit over de aanvraag van de vergunning? </text:span>
          </text:p>
            <text:p text:style-name="common-al">De gemeente heeft de aanvraag voor een vergunning ontvangen op 7-8-2026. De gemeente neemt daarover waarschijnlijk 2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</text:span>
            <text:span text:style-name="nadrukvet">vergunning?</text:span>
          </text:p>
            <text:p text:style-name="common-al">U kunt nu alvast de aanvraag van de vergunning bekijken en hierover vragen stellen. Hiervoor kunt u bellen met de gemeente. Dit kan via het telefoonnummer 045 – 5278555. 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8700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701262</meta:user-defined>
    <dc:language>nl</dc:language>
    <meta:user-defined meta:name="OVERHEIDop.locatietype/OVERHEIDop.gebiedsmarkering">Adres</meta:user-defined>
    <meta:user-defined meta:name="DC.title">Aanvraag vergunning voor de activiteit afwijken van regels Omgevingsplan, Akkerweg 7 X-001, Brunss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003</meta:user-defined>
    <meta:user-defined meta:name="OVERHEIDop.GmbID/DC.identifier">gmb-2026-387003</meta:user-defined>
    <meta:user-defined meta:name="OVERHEIDop.versieInformatie"/>
  </office:meta>
</office:document-meta>
</file>