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Saksenhorst 6, 2171VR Sassenheim, het bouwen van een dakkapel aan de voorzijde van de woning. Kenmerk Z2026-0000239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>
            <text:span text:style-name="nadrukcur">Datum ontvangst:</text:span>10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700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93</meta:user-defined>
    <dc:language>nl</dc:language>
    <meta:user-defined meta:name="OVERHEIDop.locatietype/OVERHEIDop.gebiedsmarkering">Vlak</meta:user-defined>
    <meta:user-defined meta:name="DC.title">Nieuwe aanvraag omgevingsvergunning, Saksenhorst 6, 2171VR Sassenheim, het bouwen van een dakkapel aan de voorzijde van de woning. Kenmerk Z2026-00002393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01</meta:user-defined>
    <meta:user-defined meta:name="OVERHEIDop.GmbID/DC.identifier">gmb-2026-387001</meta:user-defined>
    <meta:user-defined meta:name="OVERHEIDop.versieInformatie"/>
  </office:meta>
</office:document-meta>
</file>